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ef043f48047a4bdde15604d8979fa5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6ef043f48047a4bdde15604d8979fa5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certification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ertification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